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18000008148E2B27C2F82D30FD.png" manifest:media-type="image/png"/>
  <manifest:file-entry manifest:full-path="Pictures/100000000000006400000031C7DCCE63BB6122A5.jpg" manifest:media-type="image/jpeg"/>
  <manifest:file-entry manifest:full-path="Pictures/100002010000012C000000DA0C1AAFDC5EAFDCCA.png" manifest:media-type="image/png"/>
  <manifest:file-entry manifest:full-path="Pictures/1000000000000064000000641D94B9C59CA8F2BC.jpg" manifest:media-type="image/jpeg"/>
  <manifest:file-entry manifest:full-path="Pictures/100000000000007A0000007AF175C4C6EEF2D4E6.png" manifest:media-type="image/png"/>
  <manifest:file-entry manifest:full-path="Pictures/100000000000006400000044A4E6D4D54966F56C.jpg" manifest:media-type="image/jpeg"/>
  <manifest:file-entry manifest:full-path="Pictures/10000201000000990000008836616584E1D57853.png" manifest:media-type="image/png"/>
  <manifest:file-entry manifest:full-path="Pictures/100000000000006400000059B715BF6141F3E93F.jpg" manifest:media-type="image/jpeg"/>
  <manifest:file-entry manifest:full-path="Pictures/10000000000000A7000000A7081C32355DBD650D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Segoe UI" svg:font-family="'Segoe UI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ff0000" loext:opacity="100%" style:font-name="Comic Sans MS" fo:font-size="24pt" fo:font-weight="bold" style:font-size-asian="24pt" style:language-asian="fr" style:country-asian="FR" style:font-weight-asian="bold" style:font-size-complex="24pt"/>
    </style:style>
    <style:style style:name="P2" style:family="paragraph" style:parent-style-name="Standard">
      <style:paragraph-properties fo:text-align="center" style:justify-single-word="false"/>
      <style:text-properties fo:color="#ff0000" loext:opacity="100%" style:font-name="Comic Sans MS" fo:font-size="36pt" fo:font-weight="bold" officeooo:rsid="000bcc3e" officeooo:paragraph-rsid="000bcc3e" style:font-size-asian="36pt" style:language-asian="fr" style:country-asian="FR" style:font-weight-asian="bold" style:font-size-complex="36pt"/>
    </style:style>
    <style:style style:name="P3" style:family="paragraph" style:parent-style-name="Standard">
      <style:paragraph-properties fo:text-align="center" style:justify-single-word="false"/>
      <style:text-properties fo:color="#ff0000" loext:opacity="100%" style:font-name="Comic Sans MS" fo:font-size="14pt" fo:font-weight="bold" style:font-size-asian="14pt" style:language-asian="fr" style:country-asian="FR" style:font-weight-asian="bold" style:font-size-complex="14pt"/>
    </style:style>
    <style:style style:name="P4" style:family="paragraph" style:parent-style-name="Standard">
      <style:paragraph-properties fo:text-align="start" style:justify-single-word="false"/>
      <style:text-properties style:font-name="Comic Sans MS" fo:font-size="20pt" style:text-underline-style="solid" style:text-underline-width="auto" style:text-underline-color="font-color" fo:font-weight="bold" style:font-size-asian="20pt" style:language-asian="fr" style:country-asian="FR" style:font-weight-asian="bold" style:font-size-complex="20pt"/>
    </style:style>
    <style:style style:name="P5" style:family="paragraph" style:parent-style-name="Standard">
      <style:paragraph-properties fo:text-align="center" style:justify-single-word="false"/>
      <style:text-properties style:font-name="Comic Sans MS" fo:font-size="40pt" style:text-underline-style="solid" style:text-underline-width="auto" style:text-underline-color="font-color" fo:font-weight="bold" officeooo:rsid="0012b175" officeooo:paragraph-rsid="0012b175" style:font-size-asian="40pt" style:language-asian="fr" style:country-asian="FR" style:font-weight-asian="bold" style:font-size-complex="40pt"/>
    </style:style>
    <style:style style:name="P6" style:family="paragraph" style:parent-style-name="Standard">
      <style:text-properties style:font-name="Comic Sans MS" fo:font-size="14pt" officeooo:rsid="0012b175" officeooo:paragraph-rsid="0012b175" style:font-size-asian="14pt" style:font-size-complex="14pt"/>
    </style:style>
    <style:style style:name="P7" style:family="paragraph" style:parent-style-name="Standard">
      <style:text-properties fo:font-size="14pt" style:font-size-asian="14pt" style:font-size-complex="14pt"/>
    </style:style>
    <style:style style:name="P8" style:family="paragraph" style:parent-style-name="Standard">
      <style:text-properties fo:font-size="14pt" officeooo:rsid="00046428" officeooo:paragraph-rsid="00046428" style:font-size-asian="14pt" style:font-size-complex="14pt"/>
    </style:style>
    <style:style style:name="P9" style:family="paragraph" style:parent-style-name="Standard">
      <style:text-properties fo:font-size="14pt" officeooo:rsid="000a787c" officeooo:paragraph-rsid="000a787c" style:font-size-asian="14pt" style:font-size-complex="14pt"/>
    </style:style>
    <style:style style:name="P10" style:family="paragraph" style:parent-style-name="Standard">
      <style:paragraph-properties fo:text-align="start" style:justify-single-word="false"/>
      <style:text-properties fo:color="#000000" loext:opacity="100%" style:font-name="Comic Sans MS" fo:font-size="20pt" fo:font-weight="bold" style:font-size-asian="20pt" style:language-asian="fr" style:country-asian="FR" style:font-weight-asian="bold" style:font-size-complex="20pt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font-name="Comic Sans MS" fo:font-size="28pt" fo:font-weight="bold" officeooo:paragraph-rsid="00046428" style:font-size-asian="28pt" style:language-asian="fr" style:country-asian="FR" style:font-weight-asian="bold" style:font-size-complex="28pt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font-name="Comic Sans MS" fo:font-size="18pt" fo:font-weight="bold" style:font-size-asian="18pt" style:language-asian="fr" style:country-asian="FR" style:font-weight-asian="bold" style:font-size-complex="18pt"/>
    </style:style>
    <style:style style:name="P13" style:family="paragraph" style:parent-style-name="Standard">
      <style:paragraph-properties fo:text-align="center" style:justify-single-word="false"/>
      <style:text-properties style:font-name="Comic Sans MS" fo:font-size="40pt" style:text-underline-style="solid" style:text-underline-width="auto" style:text-underline-color="font-color" fo:font-weight="bold" officeooo:rsid="00157b3f" officeooo:paragraph-rsid="00157b3f" style:font-size-asian="40pt" style:language-asian="fr" style:country-asian="FR" style:font-weight-asian="bold" style:font-size-complex="40pt"/>
    </style:style>
    <style:style style:name="P1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Comic Sans MS"/>
    </style:style>
    <style:style style:name="T2" style:family="text">
      <style:text-properties style:font-name="Comic Sans MS" officeooo:rsid="00046428"/>
    </style:style>
    <style:style style:name="T3" style:family="text">
      <style:text-properties style:font-name="Comic Sans MS" officeooo:rsid="000a787c"/>
    </style:style>
    <style:style style:name="T4" style:family="text">
      <style:text-properties style:font-name="Comic Sans MS" officeooo:rsid="00111611"/>
    </style:style>
    <style:style style:name="T5" style:family="text">
      <style:text-properties style:font-name="Comic Sans MS" officeooo:rsid="0012b175"/>
    </style:style>
    <style:style style:name="T6" style:family="text">
      <style:text-properties officeooo:rsid="000b2857"/>
    </style:style>
    <style:style style:name="T7" style:family="text">
      <style:text-properties officeooo:rsid="0012b175"/>
    </style:style>
    <style:style style:name="T8" style:family="text">
      <style:text-properties officeooo:rsid="0014ac62"/>
    </style:style>
    <style:style style:name="T9" style:family="text">
      <style:text-properties officeooo:rsid="00157b3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loext:softedge-radius="0.282cm" draw:color-mode="standard" draw:luminance="0%" draw:contrast="0%" draw:gamma="100%" draw:red="0%" draw:green="0%" draw:blue="0%" fo:clip="rect(0cm, 0cm, 0cm, 0cm)" draw:image-opacity="100%" style:mirror="none" fo:margin-left="0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loext:softedge-radius="0.318cm" draw:color-mode="standard" draw:luminance="0%" draw:contrast="0%" draw:gamma="100%" draw:red="0%" draw:green="0%" draw:blue="0%" fo:clip="rect(0cm, 0cm, 0cm, 0cm)" draw:image-opacity="100%" style:mirror="none"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loext:softedge-radius="0.564cm" draw:color-mode="standard" draw:luminance="0%" draw:contrast="0%" draw:gamma="100%" draw:red="0%" draw:green="0%" draw:blue="0%" fo:clip="rect(0cm, 0cm, 0cm, 0cm)" draw:image-opacity="100%" style:mirror="none" fo:margin-left="0.318cm" fo:margin-right="0.342cm" fo:margin-top="0cm" fo:margin-bottom="0.026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4" draw:name="Image 1" text:anchor-type="char" svg:x="-1.261cm" svg:y="-1.27cm" svg:width="20.992cm" svg:height="22.333cm" draw:z-index="0"><draw:image xlink:href="Pictures/1000000000000718000008148E2B27C2F82D30FD.png" xlink:type="simple" xlink:show="embed" xlink:actuate="onLoad" draw:mime-type="image/png"/></draw:frame>Les écuries de Captain Brown<draw:frame draw:style-name="fr2" draw:name="Image 5" text:anchor-type="char" svg:x="11.917cm" svg:y="-0.741cm" svg:width="7.177cm" svg:height="5.216cm" draw:z-index="2"><draw:image xlink:href="Pictures/100002010000012C000000DA0C1AAFDC5EAFDCCA.png" xlink:type="simple" xlink:show="embed" xlink:actuate="onLoad" draw:mime-type="image/png"/><draw:contour-polygon svg:width="5.002cm" svg:height="3.669cm" svg:viewBox="0 0 5002 3669" draw:points="25,0 25,3669 5027,3669 5027,0" draw:recreate-on-edit="false"/></draw:frame></text:p>
      <text:p text:style-name="P12">Hameau du <text:span text:style-name="T6">B</text:span>ois des Cauches</text:p>
      <text:p text:style-name="P12">60530 Neuilly en Thelle</text:p>
      <text:p text:style-name="P4"/>
      <text:p text:style-name="P13">Journée du cheval</text:p>
      <text:p text:style-name="P5">Portes ouvertes</text:p>
      <text:p text:style-name="P2"><text:span text:style-name="T7">Dimanche </text:span><text:span text:style-name="T9">13 septembre </text:span><text:span text:style-name="T8">2026</text:span></text:p>
      <text:p text:style-name="P11"><text:tab/>A partir de 1<text:span text:style-name="T7">0</text:span>h</text:p>
      <text:p text:style-name="P11"><draw:frame text:anchor-type="paragraph" draw:z-index="4" draw:name="Image 6" draw:style-name="gr3" draw:text-style-name="P14" svg:width="4.702cm" svg:height="3.784cm" svg:x="14.138cm" svg:y="1.256cm"><draw:image xlink:href="Pictures/1000000000000064000000641D94B9C59CA8F2BC.jpg" xlink:type="simple" xlink:show="embed" xlink:actuate="onLoad" draw:mime-type="image/jpeg"><text:p/></draw:image><svg:desc>C:\Users\Admin\Downloads\preview (4).jpg</svg:desc></draw:frame></text:p>
      <text:p text:style-name="P1"><draw:frame text:anchor-type="paragraph" draw:z-index="6" draw:name="Image 9" draw:style-name="gr1" draw:text-style-name="P14" svg:width="5.486cm" svg:height="3.604cm" svg:x="-1.034cm" svg:y="-0.305cm"><draw:image xlink:href="Pictures/100000000000006400000044A4E6D4D54966F56C.jpg" xlink:type="simple" xlink:show="embed" xlink:actuate="onLoad" draw:mime-type="image/jpeg"><text:p/></draw:image><svg:desc>C:\Users\Admin\Downloads\preview (5).jpg</svg:desc></draw:frame></text:p>
      <text:p text:style-name="P1"><draw:frame text:anchor-type="paragraph" draw:z-index="5" draw:name="Image 7" draw:style-name="gr2" draw:text-style-name="P14" svg:width="5.67cm" svg:height="2.779cm" svg:x="1.852cm" svg:y="0.6cm"><draw:image xlink:href="Pictures/100000000000006400000031C7DCCE63BB6122A5.jpg" xlink:type="simple" xlink:show="embed" xlink:actuate="onLoad" draw:mime-type="image/jpeg"><text:p/></draw:image><svg:desc>C:\Users\Admin\Downloads\preview (3).jpg</svg:desc></draw:frame></text:p>
      <text:p text:style-name="P1"/>
      <text:p text:style-name="P3"/>
      <text:p text:style-name="P6"><draw:frame draw:style-name="fr3" draw:name="Image 2" text:anchor-type="char" svg:y="16.371cm" svg:width="3.889cm" svg:height="3.457cm" draw:z-index="1"><draw:image xlink:href="Pictures/10000201000000990000008836616584E1D57853.png" xlink:type="simple" xlink:show="embed" xlink:actuate="onLoad" draw:mime-type="image/png"/></draw:frame>Démonstrations, balades, essais, <text:span text:style-name="T8">réinscriptions,</text:span> visite, jeux…...</text:p>
      <text:p text:style-name="P9"><text:span text:style-name="T3">B</text:span><text:span text:style-name="T1">uvette </text:span><text:span text:style-name="T4">et stand info </text:span><text:span text:style-name="T5">sur place toute la journée</text:span></text:p>
      <text:p text:style-name="P7"><text:span text:style-name="T1">Renseignements au 06 71 74 27 81</text:span><text:span text:style-name="T2"> ou par mail</text:span></text:p>
      <text:p text:style-name="P8"><text:span text:style-name="T2">e</text:span><text:span text:style-name="T1">curiecaptainbro</text:span><draw:frame draw:style-name="fr1" draw:name="Image4" text:anchor-type="char" svg:x="9.396cm" svg:y="0.979cm" svg:width="2.104cm" svg:height="2.104cm" draw:z-index="8"><draw:image xlink:href="Pictures/100000000000007A0000007AF175C4C6EEF2D4E6.png" xlink:type="simple" xlink:show="embed" xlink:actuate="onLoad" draw:mime-type="image/png"/></draw:frame><text:span text:style-name="T1">w</text:span><draw:frame draw:style-name="fr2" draw:name="Image 8" text:anchor-type="char" svg:x="4.974cm" svg:y="1.092cm" svg:width="2.365cm" svg:height="2.106cm" draw:z-index="3"><draw:image xlink:href="Pictures/100000000000006400000059B715BF6141F3E93F.jpg" xlink:type="simple" xlink:show="embed" xlink:actuate="onLoad" draw:mime-type="image/jpeg"/><svg:desc>C:\Users\Admin\Downloads\preview (6).jpg</svg:desc><draw:contour-polygon svg:width="98px" svg:height="87px" svg:viewBox="0 0 98 87" draw:points="0,0 0,87 98,87 98,0" draw:recreate-on-edit="false"/></draw:frame><text:span text:style-name="T1">n@</text:span><draw:frame draw:style-name="fr1" draw:name="Image3" text:anchor-type="char" svg:x="0.804cm" svg:y="1.111cm" svg:width="1.931cm" svg:height="1.931cm" draw:z-index="7"><draw:image xlink:href="Pictures/10000000000000A7000000A7081C32355DBD650D.png" xlink:type="simple" xlink:show="embed" xlink:actuate="onLoad" draw:mime-type="image/png"/></draw:frame><text:span text:style-name="T1">gmail.com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Segoe UI" svg:font-family="'Segoe UI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fr" fo:country="F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Texte_20_de_20_bulles_20_Car" style:display-name="Texte de bulles C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tilisateur Windows</meta:initial-creator>
    <meta:editing-cycles>18</meta:editing-cycles>
    <meta:creation-date>2020-08-22T10:45:00</meta:creation-date>
    <dc:date>2026-08-28T10:41:16.247000000</dc:date>
    <meta:editing-duration>PT1H12M49S</meta:editing-duration>
    <meta:generator>LibreOffice/7.1.3.2$Windows_X86_64 LibreOffice_project/47f78053abe362b9384784d31a6e56f8511eb1c1</meta:generator>
    <meta:print-date>2026-04-04T17:06:29.531000000</meta:print-date>
    <meta:document-statistic meta:table-count="0" meta:image-count="6" meta:object-count="0" meta:page-count="1" meta:paragraph-count="11" meta:word-count="53" meta:character-count="336" meta:non-whitespace-character-count="293"/>
    <meta:user-defined meta:name="AppVersion">15.0000</meta:user-defined>
    <meta:template xlink:type="simple" xlink:actuate="onRequest" xlink:title="Normal" xlink:href=""/>
  </office:meta>
</office:document-meta>
</file>